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1" fo:font-size="14pt" officeooo:rsid="00188010" officeooo:paragraph-rsid="00195dab" fo:background-color="transparent" style:font-size-asian="14pt" style:language-asian="en" style:country-asian="US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1" fo:font-size="14pt" officeooo:paragraph-rsid="00195dab" fo:background-color="transparent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1" fo:font-size="14pt" officeooo:paragraph-rsid="00195dab" style:font-size-asian="14pt" style:font-size-complex="14pt"/>
    </style:style>
    <style:style style:name="P4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keep-together="auto" fo:orphans="2" fo:widows="2" fo:text-indent="0cm" style:auto-text-indent="true" fo:break-before="auto" fo:break-after="auto" fo:keep-with-next="auto" style:text-autospace="ideograph-alpha" style:punctuation-wrap="hanging" style:line-break="strict" style:vertical-align="auto" style:snap-to-layout-grid="true" style:writing-mode="lr-tb"/>
      <style:text-properties officeooo:paragraph-rsid="00195dab"/>
    </style:style>
    <style:style style:name="T1" style:family="text">
      <style:text-properties officeooo:rsid="0010bd7d"/>
    </style:style>
    <style:style style:name="T2" style:family="text">
      <style:text-properties officeooo:rsid="0018f0b5"/>
    </style:style>
    <style:style style:name="T3" style:family="text">
      <style:text-properties fo:color="#000000" loext:opacity="100%" officeooo:rsid="000caddb"/>
    </style:style>
    <style:style style:name="T4" style:family="text">
      <style:text-properties fo:color="#000000" loext:opacity="100%" officeooo:rsid="000a6ec5"/>
    </style:style>
    <style:style style:name="T5" style:family="text">
      <style:text-properties fo:color="#000000" loext:opacity="100%" officeooo:rsid="001f0269"/>
    </style:style>
    <style:style style:name="T6" style:family="text">
      <style:text-properties fo:color="#000000" loext:opacity="100%" officeooo:rsid="0014c05f"/>
    </style:style>
    <style:style style:name="T7" style:family="text">
      <style:text-properties fo:color="#000000" loext:opacity="100%" officeooo:rsid="001a2c77"/>
    </style:style>
    <style:style style:name="T8" style:family="text">
      <style:text-properties fo:color="#000000" loext:opacity="100%" officeooo:rsid="0003841e"/>
    </style:style>
    <style:style style:name="T9" style:family="text">
      <style:text-properties fo:color="#000000" loext:opacity="100%" officeooo:rsid="00177931"/>
    </style:style>
    <style:style style:name="T10" style:family="text">
      <style:text-properties fo:color="#000000" loext:opacity="100%" officeooo:rsid="00127dff"/>
    </style:style>
    <style:style style:name="T11" style:family="text">
      <style:text-properties fo:color="#000000" loext:opacity="100%" officeooo:rsid="000910a4"/>
    </style:style>
    <style:style style:name="T12" style:family="text">
      <style:text-properties fo:color="#000000" loext:opacity="100%" officeooo:rsid="0019cb1f"/>
    </style:style>
    <style:style style:name="T13" style:family="text">
      <style:text-properties style:font-name="Times New Roman" fo:font-size="14pt" style:font-size-asian="14pt" style:font-name-complex="Times New Roman" style:font-size-complex="14pt"/>
    </style:style>
    <style:style style:name="T14" style:family="text">
      <style:text-properties style:font-name="Times New Roman" fo:font-size="14pt" fo:language="ru" fo:country="RU" style:font-size-asian="14pt" style:font-name-complex="Times New Roman" style:font-size-complex="14pt"/>
    </style:style>
    <style:style style:name="T15" style:family="text">
      <style:text-properties style:font-name="Times New Roman" fo:font-size="14pt" fo:language="ru" fo:country="RU" officeooo:rsid="002179f4" style:font-size-asian="14pt" style:font-name-complex="Times New Roman" style:font-size-complex="14pt"/>
    </style:style>
    <style:style style:name="T16" style:family="text">
      <style:text-properties fo:background-color="transparent" loext:char-shading-value="0"/>
    </style:style>
    <style:style style:name="T17" style:family="text">
      <style:text-properties officeooo:rsid="002179f4" fo:background-color="transparent" loext:char-shading-value="0"/>
    </style:style>
    <style:style style:name="T18" style:family="text">
      <style:text-properties officeooo:rsid="000caddb" fo:background-color="transparent" loext:char-shading-value="0"/>
    </style:style>
    <style:style style:name="T19" style:family="text">
      <style:text-properties officeooo:rsid="0020506e" fo:background-color="transparent" loext:char-shading-value="0"/>
    </style:style>
    <style:style style:name="T20" style:family="text">
      <style:text-properties officeooo:rsid="000ed5a6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3">О</text:span><text:span text:style-name="T4"> </text:span><text:span text:style-name="T5">проведении контрольного мероприятия</text:span></text:p>
      <text:p text:style-name="P2"><text:span text:style-name="T6">Основание: </text:span><text:span text:style-name="T7">Распоряжение </text:span><text:span text:style-name="T8">контрольно-счетной палаты муниципального образования Курганинский район 09</text:span><text:span text:style-name="T9">.1</text:span><text:span text:style-name="T8">2</text:span><text:span text:style-name="T9">.</text:span><text:span text:style-name="T10">202</text:span><text:span text:style-name="T9">4</text:span><text:span text:style-name="T11"> </text:span><text:span text:style-name="T7">года № </text:span><text:span text:style-name="T8">6</text:span><text:span text:style-name="T12">2</text:span><text:span text:style-name="T9">-</text:span><text:span text:style-name="T7">РО.</text:span></text:p>
      <text:p text:style-name="P4"><text:span text:style-name="T13">В соответствии с п. 1.</text:span><text:span text:style-name="T14">5</text:span><text:span text:style-name="T13"> плана работы контрольно-счетной палаты муниципального образования Курганинский район на 202</text:span><text:span text:style-name="T14">4</text:span><text:span text:style-name="T13"> год</text:span><text:span text:style-name="T14"> прове</text:span><text:span text:style-name="T15">дено</text:span><text:span text:style-name="T14"> контрольное мероприятие «Проверка целевого и эффективного использования средств местного бюджета, выделенных на финансово-хозяйственную деятельность, включая эффективность использования имущества, аудит закупок, муниципальное задание МАОУ СОШ №14 ст. Родниковской и МБОУ ООШ №25 пос. Северного за период с 2023 года по 01.10.2024 года».</text:span></text:p>
      <text:p text:style-name="P3"><text:span text:style-name="T16">Отчет по результатам проверки, содержащий подробную информацию о выявленных нарушениях и недостатках, а также рекомендации по их устранению, направлен </text:span><text:span text:style-name="T17">управлению образования </text:span><text:span text:style-name="T16">администраци</text:span><text:span text:style-name="T17">и</text:span><text:span text:style-name="T16"> </text:span><text:span text:style-name="T17">муниципального образования </text:span><text:span text:style-name="T18">Курганинск</text:span><text:span text:style-name="T17">ий</text:span><text:span text:style-name="T18"> район, муниципальному казенному учреждению «Централи</text:span><text:span text:style-name="T19">зо</text:span><text:span text:style-name="T18">ванна бухгалтерия </text:span><text:span text:style-name="T20">управления образования администрации </text:span><text:span text:style-name="T19">муниципальног</text:span><text:span text:style-name="T18">о образования Курганинский район».</text:span></text:p>
      <text:p text:style-name="P1">В <text:span text:style-name="T1">соответствии с</text:span> Соглашени<text:span text:style-name="T1">ем</text:span> «О порядке взаимодействия между Прокуратурой <text:span text:style-name="T2">Курганинского района </text:span>и <text:span text:style-name="T2">к</text:span>онтрольно-счётной палатой муниципального образования Курганинский <text:span text:style-name="T2">район» </text:span>копии материалов проверки направлены в <text:span text:style-name="T2">П</text:span>рокуратуру <text:span text:style-name="T2">Курганинского района</text:span>.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5:30:12.357000000</meta:creation-date>
    <dc:date>2025-01-17T15:30:31.397000000</dc:date>
    <meta:editing-duration>PT19S</meta:editing-duration>
    <meta:editing-cycles>1</meta:editing-cycles>
    <meta:document-statistic meta:table-count="0" meta:image-count="0" meta:object-count="0" meta:page-count="1" meta:paragraph-count="5" meta:word-count="138" meta:character-count="1252" meta:non-whitespace-character-count="1118"/>
    <meta:generator>LibreOffice/7.3.4.2$Windows_X86_64 LibreOffice_project/728fec16bd5f605073805c3c9e7c4212a0120dc5</meta:generator>
  </office:meta>
</office:document-meta>
</file>